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98-нто-печать-18.06.2021-8-лотов-54-объекта"/>Конкурс № 98 НТО "Печать" 18.06.2021 8 лотов (54 объекта)<text:bookmark-end text:name="конкурс-98-нто-печать-18.06.2021-8-лотов-54-объекта"/></text:h>
      <text:p text:style-name="First_20_paragraph">18.06.2021</text:p>
      <text:p text:style-name="Text_20_body">Приказ от 28.06.2021 № 68 о внесении изменений в Конкурсную документацию (дата размещения 28.06.2021 г.) <text:a xlink:type="simple" xlink:href="/konkurs/2021-06/Приказ%20№%2068%20от%2028.06.2021.pdf" office:name=""><text:span text:style-name="Definition">скачать&gt;&gt;</text:span></text:a></text:p>
      <text:p text:style-name="Text_20_body">Документация по конкурсу № 98 <text:a xlink:type="simple" xlink:href="/files/2021-06/Конкурс_№98.pdf" office:name=""><text:span text:style-name="Definition">скачать&gt;&gt;</text:span></text:a></text:p>
      <text:p text:style-name="Text_20_body">Схема размещения НТО <text:a xlink:type="simple" xlink:href="/konkurs/2021-06/Схема%20размещения%20НТО_98.pdf" office:name=""><text:span text:style-name="Definition">скачать&gt;&gt;</text:span></text:a></text:p>
      <text:p text:style-name="Text_20_body">Формы документов <text:a xlink:type="simple" xlink:href="/files/2021-06/Формы_документов_98.docx" office:name=""><text:span text:style-name="Definition">скачать&gt;&gt;</text:span></text:a></text:p>
      <text:p text:style-name="Text_20_body">Протокол вскрытия (дата размещения 22.07.2021 г.) <text:a xlink:type="simple" xlink:href="/files/2021-07/Протокол_вскрытия_98.pdf" office:name=""><text:span text:style-name="Definition">скачать&gt;&gt;</text:span></text:a></text:p>
      <text:p text:style-name="Text_20_body">Протокол рассмотрения (дата размещения 22.07.2021 г.) <text:a xlink:type="simple" xlink:href="/files/2021-07/Протокол_рассмотрения_98.pdf" office:name=""><text:span text:style-name="Definition">скачать&gt;&gt;</text:span></text:a></text:p>
      <text:p text:style-name="Text_20_body">Официальный сайт РФ для размещения информации о проведении торгов <text:a xlink:type="simple" xlink:href="https://torgi.gov.ru/restricted/notification/notificationView.html?notificationId=52910678" office:name=""><text:span text:style-name="Definition">перейти на сайт&gt;&gt;</text:span></text:a></text:p>
      <text:p text:style-name="Text_20_body">Единый информационный инвестиционный портал города Москвы <text:a xlink:type="simple" xlink:href="https://investmoscow.ru/tenders?Page=1&amp;OrderBy=8&amp;OrderDirection=1&amp;PerPage=10&amp;AllTenders=False&amp;PostedObjectTypes=30011570&amp;PostedObjectTypes=30011574&amp;PostedTradeForms=828&amp;PostedTenderKinds=2&amp;PostedPurposes=20000061" office:name=""><text:span text:style-name="Definition">перейти на сайт&gt;&gt;</text:span></text:a></text:p>
      <text:p text:style-name="Text_20_body"><text:line-break/></text:p>
      <text:p text:style-name="Text_20_body">Адрес страницы: <text:a xlink:type="simple" xlink:href="http://mosgorpechat.mos.ru/competitions-and-tenders/contests/detail/10042530.html" office:name=""><text:span text:style-name="Definition">http://mosgorpechat.mos.ru/competitions-and-tenders/contests/detail/10042530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0:02:38Z</meta:creation-date>
    <dc:date>2023-09-20T10:02:38Z</dc:date>
  </office:meta>
</office:document-meta>
</file>