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6-нто-печать-16.02.2024-122-лота-130-объектов"/>Конкурс № 136 НТО "Печать" 16.02.2024 122 лота (130 объектов)<text:bookmark-end text:name="конкурс-136-нто-печать-16.02.2024-122-лота-130-объектов"/></text:h>
      <text:p text:style-name="First_20_paragraph">16.02.2024</text:p>
      <text:p text:style-name="Text_20_body"><text:a xlink:type="simple" xlink:href="/files/2024-02/Конкурс_136.pdf" office:name=""><text:span text:style-name="Definition">Документация по конкурсу № 136</text:span></text:a></text:p>
      <text:p text:style-name="Text_20_body"><text:a xlink:type="simple" xlink:href="/files/2024-02/Конкурс_136_Схема_размещения_НТО.pdf" office:name=""><text:span text:style-name="Definition">Схема размещения НТО</text:span></text:a></text:p>
      <text:p text:style-name="Text_20_body"><text:a xlink:type="simple" xlink:href="/files/2024-02/Конкурс_136_Формы_документов.docx" office:name=""><text:span text:style-name="Definition">Формы документов</text:span></text:a></text:p>
      <text:p text:style-name="Text_20_body"><text:a xlink:type="simple" xlink:href="/files/2024-03/Конкурс_136_Протокол_вскрытия.pdf" office:name=""><text:span text:style-name="Definition">Протокол вскрытия (дата размещения 21.03.2024 г.)</text:span></text:a></text:p>
      <text:p text:style-name="Text_20_body"><text:a xlink:type="simple" xlink:href="/files/2024-03/Конкурс_136_Протокол_рассмотрения.pdf" office:name=""><text:span text:style-name="Definition">Протокол рассмотрения (дата размещения 21.03.2024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170899.html" office:name=""><text:span text:style-name="Definition">http://mosgorpechat.mos.ru/competitions-and-tenders/contests/detail/12170899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02:12:08Z</meta:creation-date>
    <dc:date>2024-08-21T02:12:08Z</dc:date>
  </office:meta>
</office:document-meta>
</file>