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138-нто-печать-08.05.2024-52-лота-56-объектов"/>Конкурс № 138 НТО "Печать" 08.05.2024 52 лота (56 объектов)<text:bookmark-end text:name="конкурс-138-нто-печать-08.05.2024-52-лота-56-объектов"/></text:h>
      <text:p text:style-name="First_20_paragraph">08.05.2024</text:p>
      <text:p text:style-name="Text_20_body"><text:a xlink:type="simple" xlink:href="/files/2024-05/Конкурс_138.pdf" office:name=""><text:span text:style-name="Definition">Документация по конкурсу № 138</text:span></text:a></text:p>
      <text:p text:style-name="Text_20_body"><text:a xlink:type="simple" xlink:href="/files/2024-05/Конкурс_138_Схема_размещения_НТО.pdf" office:name=""><text:span text:style-name="Definition">Схема размещения НТО</text:span></text:a></text:p>
      <text:p text:style-name="Text_20_body"><text:a xlink:type="simple" xlink:href="/files/2024-05/Конкурс_138_Формы_документов.docx" office:name=""><text:span text:style-name="Definition">Формы документов</text:span></text:a></text:p>
      <text:p text:style-name="Text_20_body"><text:a xlink:type="simple" xlink:href="/files/2024-06/Конкурс_138_Протокол_вскрытия.pdf" office:name=""><text:span text:style-name="Definition">Протокол вскрытия (дата размещения 13.06.2024 г.)</text:span></text:a></text:p>
      <text:p text:style-name="Text_20_body"><text:a xlink:type="simple" xlink:href="/files/2024-06/Конкурс_138_Протокол_рассмотрения.pdf" office:name=""><text:span text:style-name="Definition">Протокол рассмотрения (дата размещения 13.06.2024 г.)</text:span></text:a></text:p>
      <text:p text:style-name="Text_20_body">Официальный сайт РФ для размещения информации о проведении торгов</text:p>
      <text:p text:style-name="Text_20_body"><text:a xlink:type="simple" xlink:href="https://investmoscow.ru/tenders?pageNumber=1&amp;pageSize=10&amp;orderBy=RequestEndDate&amp;orderAsc=false&amp;objectTypes=nsi:41:30011570&amp;objectTypes=nsi:41:30011571&amp;objectTypes=nsi:41:30011572&amp;objectTypes=nsi:41:30011573&amp;objectTypes=nsi:41:30011574&amp;objectTypes=nsi:41:30011575&amp;objectTypes=nsi:41:30011576&amp;objectTypes=nsi:41:30011616&amp;objectTypes=nsi:41:30011617&amp;objectTypes=nsi:41:30021081&amp;objectTypes=nsi:41:30021085&amp;tenderStatus=nsi:tender_status_tender_filter:1&amp;objectForms=nsi:45:828&amp;functionalityPurposes=nsi:37:30011822" office:name=""><text:span text:style-name="Definition">Единый информационный инвестиционный портал города Москвы</text:span></text:a></text:p>
      <text:p text:style-name="Text_20_body"><text:line-break/></text:p>
      <text:p text:style-name="Text_20_body">Адрес страницы: <text:a xlink:type="simple" xlink:href="http://mosgorpechat.mos.ru/competitions-and-tenders/contests/detail/12361105.html" office:name=""><text:span text:style-name="Definition">http://mosgorpechat.mos.ru/competitions-and-tenders/contests/detail/12361105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3T23:29:52Z</meta:creation-date>
    <dc:date>2025-06-13T23:29:52Z</dc:date>
  </office:meta>
</office:document-meta>
</file>