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40-нто-печать-21.06.2024-68-лотов-68-объектов"/>Конкурс № 140 НТО "Печать" 21.06.2024 68 лотов (68 объектов)<text:bookmark-end text:name="конкурс-140-нто-печать-21.06.2024-68-лотов-68-объектов"/></text:h>
      <text:p text:style-name="First_20_paragraph">21.06.2024</text:p>
      <text:p text:style-name="Text_20_body"><text:a xlink:type="simple" xlink:href="/files/2020-06/Конкурс_140.pdf" office:name=""><text:span text:style-name="Definition">Документация по конкурсу № 140</text:span></text:a></text:p>
      <text:p text:style-name="Text_20_body"><text:a xlink:type="simple" xlink:href="/files/2020-06/Конкурс_140_Схема_размещения_НТО.pdf" office:name=""><text:span text:style-name="Definition">Схема размещения НТО</text:span></text:a></text:p>
      <text:p text:style-name="Text_20_body"><text:a xlink:type="simple" xlink:href="/files/2020-06/Конкурс_140_Формы_документов.docx" office:name=""><text:span text:style-name="Definition">Формы документов</text:span></text:a></text:p>
      <text:p text:style-name="Text_20_body"><text:a xlink:type="simple" xlink:href="/files/2024-07/Конкурс_140_Протокол_вскрытия.pdf" office:name=""><text:span text:style-name="Definition">Протокол вскрытия (дата размещения 25.07.2024 г.)</text:span></text:a></text:p>
      <text:p text:style-name="Text_20_body"><text:a xlink:type="simple" xlink:href="/files/2024-07/Конкурс_140_Протокол_рассмотрения.pdf" office:name=""><text:span text:style-name="Definition">Протокол рассмотрения (дата размещения 25.07.2024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2437251.html" office:name=""><text:span text:style-name="Definition">http://mosgorpechat.mos.ru/competitions-and-tenders/contests/detail/12437251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0T22:31:26Z</meta:creation-date>
    <dc:date>2025-05-30T22:31:26Z</dc:date>
  </office:meta>
</office:document-meta>
</file>