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конкурс-90-нто-печать-06.11.2020-4-лота-22-объекта"/>Конкурс № 90 НТО "Печать" 06.11.2020 4 лота (22 объекта)<text:bookmark-end text:name="конкурс-90-нто-печать-06.11.2020-4-лота-22-объекта"/></text:h>
      <text:p text:style-name="First_20_paragraph">06.11.2020</text:p>
      <text:p text:style-name="Text_20_body">Документация по конкурсу № 90 <text:a xlink:type="simple" xlink:href="/files/2020-11/Конкурс%20№90.pdf" office:name=""><text:span text:style-name="Definition">скачать&gt;&gt;</text:span></text:a></text:p>
      <text:p text:style-name="Text_20_body">Схема размещения НТО <text:a xlink:type="simple" xlink:href="/files/2020-11/Схема_размещения_НТО_90.pdf" office:name=""><text:span text:style-name="Definition">скачать&gt;&gt;</text:span></text:a></text:p>
      <text:p text:style-name="Text_20_body">Формы документов <text:a xlink:type="simple" xlink:href="/files/2020-11/Формы_документов_90.docx" office:name=""><text:span text:style-name="Definition">скачать&gt;&gt;</text:span></text:a></text:p>
      <text:p text:style-name="Text_20_body">Протокол вскрытия (дата размещения 10.12.2020 г.) <text:a xlink:type="simple" xlink:href="/files/2020-12/Протокол_вскрытия_90.pdf" office:name=""><text:span text:style-name="Definition">скачать&gt;&gt;</text:span></text:a></text:p>
      <text:p text:style-name="Text_20_body">Протокол рассмотрения (дата размещения 10.12.2020 г.) <text:a xlink:type="simple" xlink:href="/files/2020-12/Протокол_рассмотрения_90.pdf" office:name=""><text:span text:style-name="Definition">скачать&gt;&gt;</text:span></text:a></text:p>
      <text:p text:style-name="Text_20_body">Официальный сайт РФ для размещения информации о проведении торгов <text:a xlink:type="simple" xlink:href="https://torgi.gov.ru/restricted/notification/notificationView.html?notificationId=47450112" office:name=""><text:span text:style-name="Definition">перейти на сайт&gt;&gt;</text:span></text:a></text:p>
      <text:p text:style-name="Text_20_body">Единый информационный инвестиционный портал города Москвы <text:a xlink:type="simple" xlink:href="https://investmoscow.ru/tenders?Page=1&amp;OrderBy=8&amp;OrderDirection=1&amp;PerPage=10&amp;AllTenders=False&amp;PostedObjectTypes=30011570&amp;PostedObjectTypes=30011574&amp;PostedTradeForms=828&amp;PostedPurposes=20000061" office:name=""><text:span text:style-name="Definition">перейти на сайт&gt;&gt;</text:span></text:a></text:p>
      <text:p text:style-name="Text_20_body"><text:line-break/></text:p>
      <text:p text:style-name="Text_20_body">Адрес страницы: <text:a xlink:type="simple" xlink:href="http://mosgorpechat.mos.ru/competitions-and-tenders/contests/detail/9400437.html" office:name=""><text:span text:style-name="Definition">http://mosgorpechat.mos.ru/competitions-and-tenders/contests/detail/9400437.html</text:span></text:a></text:p>
      <text:p text:style-name="Text_20_body"><text:a xlink:type="simple" xlink:href="http://mosgorpechat.mos.ru" office:name=""><text:span text:style-name="Definition">КП города Москвы «Мосгорпечать»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9-20T10:02:49Z</meta:creation-date>
    <dc:date>2023-09-20T10:02:49Z</dc:date>
  </office:meta>
</office:document-meta>
</file>