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контрольной-деятельности-за-1-й-квартал-2022-года"/>Результаты контрольной деятельности за 1-й квартал 2022 года<text:bookmark-end text:name="результаты-контрольной-деятельности-за-1-й-квартал-2022-года"/></text:h>
      <text:p text:style-name="First_20_paragraph">17.10.2022</text:p>
      <text:p text:style-name="Text_20_body"><text:a xlink:type="simple" xlink:href="/files/2024-08/Результаты_контрольной_деятельности_за_1-й_квартал_2022_года.pdf" office:name=""><text:span text:style-name="Definition">Скачать результаты контрольной деятельности за 1-й квартал 2022 года</text:span></text:a></text:p>
      <text:p text:style-name="Text_20_body"><text:line-break/></text:p>
      <text:p text:style-name="Text_20_body">Адрес страницы: <text:a xlink:type="simple" xlink:href="http://mosgorpechat.mos.ru/control-activity/Cont-activity/detail/11123189.html" office:name=""><text:span text:style-name="Definition">http://mosgorpechat.mos.ru/control-activity/Cont-activity/detail/11123189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0:10:37Z</meta:creation-date>
    <dc:date>2024-08-22T10:10:37Z</dc:date>
  </office:meta>
</office:document-meta>
</file>