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контрольной-деятельности-за-2-й-квартал-2023-года"/>Результаты контрольной деятельности за 2-й квартал 2023 года<text:bookmark-end text:name="результаты-контрольной-деятельности-за-2-й-квартал-2023-года"/></text:h>
      <text:p text:style-name="First_20_paragraph">24.07.2023</text:p>
      <text:p text:style-name="Text_20_body"><text:a xlink:type="simple" xlink:href="/files/2023-07/Отчет_КПУ_за_2_квартал_2023.pdf" office:name=""><text:span text:style-name="Definition">Скачать результаты контрольной деятельности за 2-й квартал 2023 года</text:span></text:a></text:p>
      <text:p text:style-name="Text_20_body"><text:line-break/></text:p>
      <text:p text:style-name="Text_20_body">Адрес страницы: <text:a xlink:type="simple" xlink:href="http://mosgorpechat.mos.ru/control-activity/Cont-activity/detail/11732140.html" office:name=""><text:span text:style-name="Definition">http://mosgorpechat.mos.ru/control-activity/Cont-activity/detail/11732140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4T04:04:25Z</meta:creation-date>
    <dc:date>2024-08-14T04:04:25Z</dc:date>
  </office:meta>
</office:document-meta>
</file>