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ведены-итоги-конкурса-131-на-право-осуществления-торговой-деятельности-в-нто-печать-вида-киоск"/>Подведены итоги Конкурса № 131 на право осуществления торговой деятельности в НТО «Печать» вида «Киоск»<text:bookmark-end text:name="подведены-итоги-конкурса-131-на-право-осуществления-торговой-деятельности-в-нто-печать-вида-киоск"/></text:h>
      <text:p text:style-name="First_20_paragraph">13.11.2023</text:p>
      <text:p text:style-name="Text_20_body">13.11.2023 Казенное предприятие города Москвы «Мосгорпечать» подвело итоги <text:a xlink:type="simple" xlink:href="https://mosgorpechat.mos.ru/competitions-and-tenders/contests/detail/11880219.html" office:name=""><text:span text:style-name="Definition"><text:span text:style-name="T1">Конкурса № 131</text:span></text:span></text:a> на право осуществления торговой деятельности в НТО со специализацией «Печать» вида «Киоск»</text:p>
      <text:p text:style-name="Text_20_body"><text:line-break/></text:p>
      <text:p text:style-name="Text_20_body">Адрес страницы: <text:a xlink:type="simple" xlink:href="http://mosgorpechat.mos.ru/presscenter/news/detail/11977229.html" office:name=""><text:span text:style-name="Definition">http://mosgorpechat.mos.ru/presscenter/news/detail/11977229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31T22:13:33Z</meta:creation-date>
    <dc:date>2024-08-31T22:13:33Z</dc:date>
  </office:meta>
</office:document-meta>
</file>