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лочный-круговорот-москвичи-выберут-где-откроются-пункты-приема-новогодних-деревьев"/>«Елочный круговорот»: москвичи выберут, где откроются пункты приема новогодних деревьев<text:bookmark-end text:name="елочный-круговорот-москвичи-выберут-где-откроются-пункты-приема-новогодних-деревьев"/></text:h>
      <text:p text:style-name="First_20_paragraph">13.12.2023</text:p>
      <text:h text:style-name="Heading_20_4" text:outline-level="4"><text:bookmark-start text:name="section"/><text:bookmark-end text:name="section"/></text:h>
      <text:h text:style-name="Heading_20_4" text:outline-level="4"><text:bookmark-start text:name="section-1"/><text:line-break/><text:bookmark-end text:name="section-1"/></text:h>
      <text:h text:style-name="Heading_20_4" text:outline-level="4"><text:bookmark-start text:name="section-2"/><text:line-break/><text:bookmark-end text:name="section-2"/></text:h>
      <text:h text:style-name="Heading_20_4" text:outline-level="4"><text:bookmark-start text:name="section-3"/><text:line-break/><text:bookmark-end text:name="section-3"/></text:h>
      <text:h text:style-name="Heading_20_4" text:outline-level="4"><text:bookmark-start text:name="section-4"/><text:line-break/><text:bookmark-end text:name="section-4"/></text:h>
      <text:h text:style-name="Heading_20_4" text:outline-level="4"><text:bookmark-start text:name="section-5"/><text:line-break/><text:bookmark-end text:name="section-5"/></text:h>
      <text:h text:style-name="Heading_20_4" text:outline-level="4"><text:bookmark-start text:name="section-6"/><text:line-break/><text:bookmark-end text:name="section-6"/></text:h>
      <text:h text:style-name="Heading_20_4" text:outline-level="4"><text:bookmark-start text:name="section-7"/><text:line-break/><text:bookmark-end text:name="section-7"/></text:h>
      <text:h text:style-name="Heading_20_4" text:outline-level="4"><text:bookmark-start text:name="section-8"/><text:line-break/><text:bookmark-end text:name="section-8"/></text:h>
      <text:h text:style-name="Heading_20_4" text:outline-level="4"><text:bookmark-start text:name="section-9"/><text:line-break/><text:bookmark-end text:name="section-9"/></text:h>
      <text:h text:style-name="Heading_20_4" text:outline-level="4"><text:bookmark-start text:name="section-10"/><text:line-break/><text:bookmark-end text:name="section-10"/></text:h>
      <text:h text:style-name="Heading_20_4" text:outline-level="4"><text:bookmark-start text:name="section-11"/><text:line-break/><text:bookmark-end text:name="section-11"/></text:h>
      <text:h text:style-name="Heading_20_4" text:outline-level="4"><text:bookmark-start text:name="section-12"/><text:line-break/><text:bookmark-end text:name="section-12"/></text:h>
      <text:h text:style-name="Heading_20_4" text:outline-level="4"><text:bookmark-start text:name="section-13"/><text:line-break/><text:bookmark-end text:name="section-13"/></text:h>
      <text:h text:style-name="Heading_20_4" text:outline-level="4"><text:bookmark-start text:name="в-проекте-активный-гражданин-открылось-новое-голосование.-москвичи-смогут-выбрать-удобный-пункт-приема-новогодних-елок-рядом-с-домом-в-рамках-акции-елочный-круговорот-или-предложить-альтернативный-адрес."/>В проекте «Активный гражданин» открылось новое голосование. Москвичи смогут <text:a xlink:type="simple" xlink:href="https://ag.mos.ru/polls/15459" office:name=""><text:span text:style-name="Definition">выбрать удобный пункт приема новогодних елок рядом с домом</text:span></text:a> в рамках акции «Елочный круговорот» или предложить альтернативный адрес.<text:bookmark-end text:name="в-проекте-активный-гражданин-открылось-новое-голосование.-москвичи-смогут-выбрать-удобный-пункт-приема-новогодних-елок-рядом-с-домом-в-рамках-акции-елочный-круговорот-или-предложить-альтернативный-адрес."/></text:h>
      <text:p text:style-name="First_20_paragraph">Кроме того, участникам предложат ответить, как они планируют украшать дом к Новому году, где они обычно покупают живые деревья к празднику и принимали ли они участие в предыдущих «Елочных круговоротах».</text:p>
      <text:p text:style-name="Text_20_body">Акция пройдет в Москве уже в девятый раз. Проект «Активный гражданин» присоединился к ней в 2019 году. Новые пункты во всех округах столицы открывают с учетом мнения горожан. В прошлом году работало 600 пунктов приема, 17 из них появилось по итогам голосования в «Активном гражданине». Всего с 2016 года москвичи сдали более 220 тысяч хвойных деревьев.</text:p>
      <text:p text:style-name="Text_20_body">Акция сезона 2023/2024 гг. продлится со 2 января по 25 февраля 2024 г.<text:line-break/>Подробнее ознакомиться с информацией об Акции, а также выбрать ближайший<text:line-break/>пункт приёма елей можно на сайте: <text:a xlink:type="simple" xlink:href="https://xn----dtbcguheqifbave5aj6dzd.xn--80adxhks/" office:name=""><text:span text:style-name="Definition">елочный-круговорот.москва</text:span></text:a></text:p>
      <text:p text:style-name="Text_20_body">Все собранные деревья отправляют на экопереработку. Их превращают в щепу, которую используют для экологических троп и подсыпают в вольеры для животных. Деревья принимают бесплатно. Предварительно с них нужно снять игрушки, мишуру и другие украшения.</text:p>
      <text:p text:style-name="Text_20_body">«Акция “Елочный круговорот” призывает горожан грамотно утилизировать новогодние деревья, тем самым повышая уровень экологической культуры. Наша цель — формирование правильных привычек к раздельному сбору отходов и забота об экологии», — отметила Юлия Урожаева, руководитель Департамента природопользования и охраны окружающей среды города Москвы.</text:p>
      <text:p text:style-name="Text_20_body"><text:line-break/></text:p>
      <text:p text:style-name="Text_20_body">Адрес страницы: <text:a xlink:type="simple" xlink:href="http://mosgorpechat.mos.ru/presscenter/news/detail/12044967.html" office:name=""><text:span text:style-name="Definition">http://mosgorpechat.mos.ru/presscenter/news/detail/12044967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3T13:21:05Z</meta:creation-date>
    <dc:date>2023-12-13T13:21:05Z</dc:date>
  </office:meta>
</office:document-meta>
</file>