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нонсирован-запуск-творческого-культурно-образовательного-проекта-возвращение-к-слову"/>Анонсирован запуск творческого культурно-образовательного проекта «ВОЗВРАЩЕНИЕ К СЛОВУ»<text:bookmark-end text:name="анонсирован-запуск-творческого-культурно-образовательного-проекта-возвращение-к-слову"/></text:h>
      <text:p text:style-name="First_20_paragraph">18.01.2024</text:p>
      <text:p text:style-name="Text_20_body">АНО «Лига творчества» при поддержке Президентского фонда культурных инициатив и Московского областного Союза кинематографистов России в период с 13 января по 30 июня 2024 года на территории РФ проводит общероссийский творческий культурно-образовательный проект для школьников 12-17 лет «Возвращение к слову».</text:p>
      <text:p text:style-name="Text_20_body">Главной целью проекта, посвященного празднованию 225-летия со дня рождения великого русского поэта, драматурга и прозаика А.С Пушкина, является пробуждение в современных подростках интереса к русской классической литературе через их вовлечение в аудиовизуальное творчество.</text:p>
      <text:p text:style-name="Text_20_body">Участникам проекта, учащимся 5-11-х классов образовательных учреждений, предлагается стать авторами миниэкранизаций, видеоэссе, видеостихотворений, и с помощью педагогов сделать хрестоматийные книги актуальными для себя и своего поколения. Результатом работы станет размещение видеопроизведений школьников на ресурсах проекта для широкого обсуждения и выбора победителей зрительского голосования, которые будут приглашены в Москву для награждения. В рамках проекта будет проведен онлайн-конкурс VK-клипов «Я помню чудное мгновенье», победитель которого также будет награжден.</text:p>
      <text:p text:style-name="Text_20_body">Узнать все подробности проекта, правила конкурса и алгоритм для участников можно на странице проекта в соцсети «ВКонтакте» <text:a xlink:type="simple" xlink:href="https://vk.com/push.kino" office:name=""><text:span text:style-name="Definition">https://vk.com/push.kino</text:span></text:a></text:p>
      <text:p text:style-name="Text_20_body"><text:line-break/></text:p>
      <text:p text:style-name="Text_20_body">Адрес страницы: <text:a xlink:type="simple" xlink:href="http://mosgorpechat.mos.ru/presscenter/news/detail/12111929.html" office:name=""><text:span text:style-name="Definition">http://mosgorpechat.mos.ru/presscenter/news/detail/12111929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8T23:19:12Z</meta:creation-date>
    <dc:date>2024-01-18T23:19:12Z</dc:date>
  </office:meta>
</office:document-meta>
</file>