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ъявлен-старт-всероссийского-молодежного-патриотического-онлайн-конкурса-vk-клипов-они-сражаются-за"/>Объявлен старт Всероссийского молодежного патриотического онлайн-конкурса VK-клипов «ОНИ СРАЖАЮТСЯ ЗА»<text:bookmark-end text:name="объявлен-старт-всероссийского-молодежного-патриотического-онлайн-конкурса-vk-клипов-они-сражаются-за"/></text:h>
      <text:p text:style-name="First_20_paragraph">18.01.2024</text:p>
      <text:p text:style-name="Text_20_body"><text:line-break/></text:p>
      <text:p text:style-name="Text_20_body">АНО «Лига творчества» при поддержке Президентского фонда культурных инициатив и Московского областного Союза кинематографистов России в период с 15 января по 31 мая 2024 года на территории РФ проводит Всероссийский молодежный патриотический онлайн-конкурс VK-клипов «Они сражаются за».</text:p>
      <text:p text:style-name="Text_20_body">Конкурс приурочен к годовщине начала СВО и 10-летию начала войны в Донбассе и направлен на популяризацию среди цифрового поколения Z исторической значимости СВО, формирование у него патриотического сознания посредством трендового медиа формата.</text:p>
      <text:p text:style-name="Text_20_body">Участникам конкурса, учащимся 1-11-х классов образовательных учреждений, предлагается подготовить свой 30-секундный клип в соответствии с требованиями к формату, содержанию и тематике, указанными в Правилах проведения конкурса, ответив в нем на вопрос «За что сражаются их отцы и братья?».</text:p>
      <text:p text:style-name="Text_20_body">Голосовать за конкурсные работы будет вся Россия в период с 18 марта по 18 апреля 2024 года на <text:a xlink:type="simple" xlink:href="https://vk.com/oni_srazhautsya_za" office:name=""><text:span text:style-name="Definition">странице проекта</text:span></text:a> в социальной сети «ВКонтакте». До 31 мая 5 победителей будут награждены дипломами и поездкой в Москву с организованной культурной программой. Всем авторам клипов, участвовавших в голосовании, будут отправлены электронные дипломы участников и сувениры.</text:p>
      <text:p text:style-name="Text_20_body">Узнать правила и алгоритм для участников конкурса, отправить готовый видеоклип можно до 17 марта включительно на <text:a xlink:type="simple" xlink:href="https://ligatvor.ru/" office:name=""><text:span text:style-name="Definition">сайте</text:span></text:a> организатора конкурса «Они сражаются за».</text:p>
      <text:p text:style-name="Text_20_body"><text:line-break/></text:p>
      <text:p text:style-name="Text_20_body">Адрес страницы: <text:a xlink:type="simple" xlink:href="http://mosgorpechat.mos.ru/presscenter/news/detail/12112060.html" office:name=""><text:span text:style-name="Definition">http://mosgorpechat.mos.ru/presscenter/news/detail/12112060.html</text:span></text:a></text:p>
      <text:p text:style-name="Text_20_body"><text:a xlink:type="simple" xlink:href="http://mosgorpechat.mos.ru" office:name=""><text:span text:style-name="Definition">КП города Москвы «Мосгорпечать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23:19:09Z</meta:creation-date>
    <dc:date>2024-01-18T23:19:09Z</dc:date>
  </office:meta>
</office:document-meta>
</file>