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ъявлен-конкурс-137-на-право-осуществления-торговой-деятельности-в-нто-печать-вида-киоск"/>Объявлен Конкурс № 137 на право осуществления торговой деятельности в НТО «Печать» вида «Киоск»<text:bookmark-end text:name="объявлен-конкурс-137-на-право-осуществления-торговой-деятельности-в-нто-печать-вида-киоск"/></text:h>
      <text:p text:style-name="First_20_paragraph">11.04.2024</text:p>
      <text:p text:style-name="Text_20_body">25.03.2024 Казенное предприятие города Москвы «Мосгорпечать» объявило о проведении <text:a xlink:type="simple" xlink:href="https://mosgorpechat.mos.ru/competitions-and-tenders/contests/detail/12268774.html" office:name=""><text:span text:style-name="Definition"><text:span text:style-name="T1">Конкурса № 137</text:span></text:span></text:a> на право осуществления торговой деятельности (оказания услуг) в НТО со специализацией «Печать» вида «Киоск».</text:p>
      <text:p text:style-name="Text_20_body">На Конкурс выставлены 99 лотов, сформированные из 103 мест размещения Киосков.</text:p>
      <text:p text:style-name="Text_20_body">Дата вскрытия конвертов - 25.04.2024.</text:p>
      <text:p text:style-name="Text_20_body">Рассмотрение и оценка заявок на участие в Конкурсе будут осуществляться в период, не превышающий 15 (пятнадцать) календарных дней с даты вскрытия конвертов с такими заявками.</text:p>
      <text:p text:style-name="Text_20_body"><text:line-break/></text:p>
      <text:p text:style-name="Text_20_body">Адрес страницы: <text:a xlink:type="simple" xlink:href="http://mosgorpechat.mos.ru/presscenter/news/detail/12308984.html" office:name=""><text:span text:style-name="Definition">http://mosgorpechat.mos.ru/presscenter/news/detail/12308984.html</text:span></text:a></text:p>
      <text:p text:style-name="Text_20_body"><text:a xlink:type="simple" xlink:href="http://mosgorpechat.mos.ru" office:name=""><text:span text:style-name="Definition">КП города Москвы «Мосгорпечать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06T21:23:51Z</meta:creation-date>
    <dc:date>2024-08-06T21:23:51Z</dc:date>
  </office:meta>
</office:document-meta>
</file>