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конкурса-137-на-право-осуществления-торговой-деятельности-в-нто-печать-вида-киоск"/>Подведены итоги Конкурса № 137 на право осуществления торговой деятельности в НТО «Печать» вида «Киоск»<text:bookmark-end text:name="подведены-итоги-конкурса-137-на-право-осуществления-торговой-деятельности-в-нто-печать-вида-киоск"/></text:h>
      <text:p text:style-name="First_20_paragraph">26.04.2024</text:p>
      <text:p text:style-name="Text_20_body">26.04.2024 Казенное предприятие города Москвы «Мосгорпечать» подвело итоги <text:a xlink:type="simple" xlink:href="https://mosgorpechat.mos.ru/competitions-and-tenders/contests/detail/12268774.html" office:name=""><text:span text:style-name="Definition">Конкурса № 137</text:span></text:a> на право осуществления торговой деятельности в НТО со специализацией «Печать» вида «Киоск».</text:p>
      <text:p text:style-name="Text_20_body">На Конкурс были выставлены 99 лотов, сформированные из 103 мест размещения Киосков (от 1 до 4 мест в лоте). Всего было подано 7 заявок от 4 участников рынка распространения печатной продукции.</text:p>
      <text:p text:style-name="Text_20_body">По итогам рассмотрения заявок право на торговлю в 8 НТО со специализацией «Печать» вида «Киоск» получили 4 оператора рынка.</text:p>
      <text:p text:style-name="Text_20_body"><text:line-break/></text:p>
      <text:p text:style-name="Text_20_body">Адрес страницы: <text:a xlink:type="simple" xlink:href="http://mosgorpechat.mos.ru/presscenter/news/detail/12344905.html" office:name=""><text:span text:style-name="Definition">http://mosgorpechat.mos.ru/presscenter/news/detail/12344905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2T20:10:18Z</meta:creation-date>
    <dc:date>2024-07-22T20:10:18Z</dc:date>
  </office:meta>
</office:document-meta>
</file>