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ебинар-новые-документы-по-специальной-оценки-условий-труда-соут"/>Онлайн-вебинар «Новые документы по специальной оценки условий труда СОУТ»<text:bookmark-end text:name="онлайн-вебинар-новые-документы-по-специальной-оценки-условий-труда-соут"/></text:h>
      <text:p text:style-name="First_20_paragraph">29.05.2024</text:p>
      <text:p text:style-name="Text_20_body">В рамках общественно-просветительской кампании «Здоровье. Ответственность. Труд»,</text:p>
      <text:p text:style-name="Text_20_body">организованной Минтрудом России и ФГБУ «ВНИИ труда» Минтруда России,</text:p>
      <text:p text:style-name="Text_20_body"><text:span text:style-name="T1">3 июня 2024 г. в 10 часов</text:span> по московскому времени пройдет онлайн-вебинар</text:p>
      <text:p text:style-name="Text_20_body">на тему: «<text:span text:style-name="T1">Новые документы по специальной оценки условий труда СОУТ</text:span>»,</text:p>
      <text:p text:style-name="Text_20_body">на вебинаре будут обсуждаться вопросы изменения законодательства о специальной</text:p>
      <text:p text:style-name="Text_20_body">оценки условий труда, коснувшиеся порядка проведения специальной оценки условий</text:p>
      <text:p text:style-name="Text_20_body">труда (новой методики по СОУТ), основные отличия, особенности применения положений</text:p>
      <text:p text:style-name="Text_20_body">новой методики проведения специальной оценки условий труда.</text:p>
      <text:p text:style-name="Text_20_body">Спикером онлайн-вебинара выступит <text:span text:style-name="T1">Марков Михаил Сергеевич</text:span>,</text:p>
      <text:p text:style-name="Text_20_body">генеральный директор ООО «ПРОММАШ ТЕСТ».</text:p>
      <text:p text:style-name="Text_20_body">Ссылка на вебинар: <text:a xlink:type="simple" xlink:href="http://training.vcot.info" office:name=""><text:span text:style-name="Definition">training.vcot.info</text:span></text:a></text:p>
      <text:p text:style-name="Text_20_body"><text:line-break/></text:p>
      <text:p text:style-name="Text_20_body">Адрес страницы: <text:a xlink:type="simple" xlink:href="http://mosgorpechat.mos.ru/presscenter/news/detail/12394552.html" office:name=""><text:span text:style-name="Definition">http://mosgorpechat.mos.ru/presscenter/news/detail/12394552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04:18:01Z</meta:creation-date>
    <dc:date>2024-07-11T04:18:01Z</dc:date>
  </office:meta>
</office:document-meta>
</file>