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конкурса-138-на-право-осуществления-торговой-деятельности-в-нто-печать-вида-киоск"/>Подведены итоги Конкурса № 138 на право осуществления торговой деятельности в НТО «Печать» вида «Киоск»<text:bookmark-end text:name="подведены-итоги-конкурса-138-на-право-осуществления-торговой-деятельности-в-нто-печать-вида-киоск"/></text:h>
      <text:p text:style-name="First_20_paragraph">19.06.2024</text:p>
      <text:p text:style-name="Text_20_body">13.06.2024 Казенное предприятие города Москвы «Мосгорпечать» подвело итоги <text:a xlink:type="simple" xlink:href="https://mosgorpechat.mos.ru/competitions-and-tenders/contests/detail/12361105.html" office:name=""><text:span text:style-name="Definition">Конкурса № 138</text:span></text:a> на право осуществления торговой деятельности в НТО со специализацией «Печать» вида «Киоск».</text:p>
      <text:p text:style-name="Text_20_body">На Конкурс были выставлены 52 лота, сформированные из 56 мест размещения Киосков (от 1 до 5 мест в лоте). Всего было подано 3 заявки от 3 участников рынка распространения печатной продукции.</text:p>
      <text:p text:style-name="Text_20_body">По итогам рассмотрения заявок право на торговлю в 7 НТО со специализацией «Печать» вида «Киоск» получили 3 оператора рынка.</text:p>
      <text:p text:style-name="Text_20_body"><text:line-break/></text:p>
      <text:p text:style-name="Text_20_body">Адрес страницы: <text:a xlink:type="simple" xlink:href="http://mosgorpechat.mos.ru/presscenter/news/detail/12429542.html" office:name=""><text:span text:style-name="Definition">http://mosgorpechat.mos.ru/presscenter/news/detail/1242954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22:17:06Z</meta:creation-date>
    <dc:date>2024-08-12T22:17:06Z</dc:date>
  </office:meta>
</office:document-meta>
</file>