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-конкурс-139-на-право-осуществления-торговой-деятельности-в-нто-печать-вида-пресс-стенд"/>Объявлен конкурс № 139 на право осуществления торговой деятельности в НТО «Печать» вида «Пресс-стенд»<text:bookmark-end text:name="объявлен-конкурс-139-на-право-осуществления-торговой-деятельности-в-нто-печать-вида-пресс-стенд"/></text:h>
      <text:p text:style-name="First_20_paragraph">21.06.2024</text:p>
      <text:p text:style-name="Text_20_body">21.06.2024 Казенное предприятие города Москвы «Мосгорпечать» объявило о проведении <text:a xlink:type="simple" xlink:href="https://mosgorpechat.mos.ru/competitions-and-tenders/contests/detail/12437179.html" office:name=""><text:span text:style-name="Definition">Конкурса № 139</text:span></text:a> на право осуществления торговой деятельности (оказания услуг) в НТО со специализацией «Печать» вида «Пресс-стенд».</text:p>
      <text:p text:style-name="Text_20_body">На Конкурс выставлены 25 лотов, сформированные из 25 мест размещения Пресс-стендов.</text:p>
      <text:p text:style-name="Text_20_body">Дата вскрытия конвертов - 22.07.2024.</text:p>
      <text:p text:style-name="Text_20_body">Рассмотрение и оценка заявок на участие в Конкурсе будут осуществляться в период, не превышающий 15 (пятнадцать) календарных дней с даты вскрытия конвертов с такими заявками.</text:p>
      <text:p text:style-name="Text_20_body"><text:line-break/></text:p>
      <text:p text:style-name="Text_20_body">Адрес страницы: <text:a xlink:type="simple" xlink:href="http://mosgorpechat.mos.ru/presscenter/news/detail/12437301.html" office:name=""><text:span text:style-name="Definition">http://mosgorpechat.mos.ru/presscenter/news/detail/12437301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1T17:25:47Z</meta:creation-date>
    <dc:date>2024-06-21T17:25:47Z</dc:date>
  </office:meta>
</office:document-meta>
</file>