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ъявлен-конкурс-142-на-право-осуществления-торговой-деятельности-в-нто-печать-вида-киоск"/>Объявлен Конкурс № 142 на право осуществления торговой деятельности в НТО «Печать» вида «Киоск»<text:bookmark-end text:name="объявлен-конкурс-142-на-право-осуществления-торговой-деятельности-в-нто-печать-вида-киоск"/></text:h>
      <text:p text:style-name="First_20_paragraph">07.03.2025</text:p>
      <text:p text:style-name="Text_20_body">07.03.2025 Акционерное общество «Мосгорпечать» объявило о проведении <text:a xlink:type="simple" xlink:href="https://mosgorpechat.mos.ru/competitions-and-tenders/contests/detail/12845650.html" office:name=""><text:span text:style-name="Definition">Конкурса № 142</text:span></text:a> на право осуществления торговой деятельности (оказания услуг) в НТО со специализацией «Печать» вида «Киоск».</text:p>
      <text:p text:style-name="Text_20_body">На Конкурс выставлены 38 лотов, сформированные из 74 мест размещения Киосков.</text:p>
      <text:p text:style-name="Text_20_body">Дата вскрытия конвертов - 07.04.2025.</text:p>
      <text:p text:style-name="Text_20_body">Рассмотрение и оценка заявок на участие в Конкурсе будут осуществляться в период, не превышающий 15 (пятнадцать) календарных дней с даты вскрытия конвертов с такими заявками.</text:p>
      <text:p text:style-name="Text_20_body"><text:line-break/></text:p>
      <text:p text:style-name="Text_20_body">Адрес страницы: <text:a xlink:type="simple" xlink:href="http://mosgorpechat.mos.ru/presscenter/news/detail/12845967.html" office:name=""><text:span text:style-name="Definition">http://mosgorpechat.mos.ru/presscenter/news/detail/12845967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09:01:49Z</meta:creation-date>
    <dc:date>2025-05-26T09:01:49Z</dc:date>
  </office:meta>
</office:document-meta>
</file>