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--день-евразийского-экономического-союза"/>29 мая - День Евразийского экономического союза<text:bookmark-end text:name="мая---день-евразийского-экономического-союза"/></text:h>
      <text:p text:style-name="First_20_paragraph">14.05.2025</text:p>
      <text:p text:style-name="Text_20_body">29 мая государства-члены Евразийского экономического союза (ЕАЭС) отмечают День ЕАЭС. В этот день в 2014 году, после долголетней экономической, политической и социальной интеграции между 3 странами: Беларусь, Казахстан и Россия – был подписан Договор о ЕАЭС. Вскоре к нему присоединились еще 2 страны – Армения и Кыргызстан.</text:p>
      <text:p text:style-name="Text_20_body">Евразийский экономический союз - международная организация региональной экономической интеграции, обладающая международной правосубъектностью и учрежденная <text:a xlink:type="simple" xlink:href="https://www.eaeunion.org/files/history/2014/2014_2.pdf" office:name=""><text:span text:style-name="Definition">Договором о Евразийском экономическом союзе.</text:span></text:a></text:p>
      <text:p text:style-name="Text_20_body">В ЕАЭС обеспечивается <text:a xlink:type="simple" xlink:href="http://www.eurasiancommission.org/ru/act/dmi/internal_market/Documents/%D0%94%D0%BE%D0%BA%D0%BB%D0%B0%D0%B4%20%D0%B1%D0%B0%D1%80%D1%8C%D0%B5%D1%80%D1%8B,%20%D0%B8%D0%B7%D1%8A%D1%8F%D1%82%D0%B8%D1%8F%20%D0%B8%20%D0%BE%D0%B3%D1%80%D0%B0%D0%BD%D0%B8%D1%87%D0%B5%D0%BD%D0%B8%D1%8F%20%D0%95%D0%B2%D1%80%D0%B0%D0%B7%D0%B8%D0%B9%D1%81%D0%BA%D0%BE%D0%B3%D0%BE%20%D1%8D%D0%BA%D0%BE%D0%BD%D0%BE%D0%BC%D0%B8%D1%87%D0%B5%D1%81%D0%BA%D0%BE%D0%B3%D0%BE%20%D1%81%D0%BE%D1%8E%D0%B7%D0%B0.pdf" office:name=""><text:span text:style-name="Definition">свобода движения товаров, услуг, капитала и рабочей силы</text:span></text:a>, а также проведение скоординированной, согласованной или единой политики в отраслях экономики.</text:p>
      <text:p text:style-name="Text_20_body">Государствами–членами Евразийского экономического союза являются Республика Армения, Республика Беларусь, Республика Казахстан, Кыргызская Республика и Российская Федерация.</text:p>
      <text:p text:style-name="Text_20_body">ЕАЭС создан в целях всесторонней модернизации, кооперации и повышения конкурентоспособности национальных экономик и создания условий для стабильного развития в интересах повышения жизненного уровня населения государств-членов.</text:p>
      <text:p text:style-name="Text_20_body"><text:line-break/></text:p>
      <text:p text:style-name="Text_20_body">Адрес страницы: <text:a xlink:type="simple" xlink:href="http://mosgorpechat.mos.ru/presscenter/news/detail/12965627.html" office:name=""><text:span text:style-name="Definition">http://mosgorpechat.mos.ru/presscenter/news/detail/12965627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11:51:46Z</meta:creation-date>
    <dc:date>2025-05-14T11:51:46Z</dc:date>
  </office:meta>
</office:document-meta>
</file>