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оссии-проходит-вручение-международной-премии-мывместе"/>В России проходит вручение международной премии #МЫВМЕСТЕ<text:bookmark-end text:name="в-россии-проходит-вручение-международной-премии-мывместе"/></text:h>
      <text:p text:style-name="First_20_paragraph">19.05.2025</text:p>
      <text:p text:style-name="Text_20_body">В Российской Федерации проходит вручение Международной Премии #МЫВМЕСТЕ. Учредителем Премии является Федеральное агентство по делам молодежи, организатором Премии – Ассоциация Добро.рф., ГБУ города Москвы «Мосволонтёр» при поддержке Комитета является организатором заявочного и регионального этапов Премии.</text:p>
      <text:p text:style-name="Text_20_body">Основная цель Премии – признание и поддержка лидеров общественно значимых инициатив, направленных на помощь людям и улучшение качества жизни в России и мире.</text:p>
      <text:p text:style-name="Text_20_body">В 2024 году на участие в Премии поступило более 45 тысяч заявок из всех регионов Российской Федерации и 142 стран мира. Победители получили поддержку организаторов и партнеров Премии в развитии своих проектов.</text:p>
      <text:p text:style-name="Text_20_body">В 2025 году участники получат возможность подать заявку в 4 категориях национального трека Премии по 11 основным номинациям. Принять участие могут физические лица старше 18 лет, занимающиеся добровольческой или наставнической деятельностью; некоммерческие организации, включая государственные учреждения, команды граждан (общественные объединения) от 14 лет, субъекты малого и среднего предпринимательства, крупный бизнес с действующими социально значимыми проектами; субъекты Российской Федерации, муниципальные образования и моногорода, реализующие комплексные программы поддержки некоммерческого сектора, добровольчества и благотворительности. Заявочная кампания продлится до 23 июня 2025 года. Подача заявок осуществляется на официальном портале Премии: <text:a xlink:type="simple" xlink:href="https://xn--e1aglkf7g.xn--b1agazb5ah1e.xn--p1ai/" office:name=""><text:span text:style-name="Definition">премия.мывместе.рф</text:span></text:a>. Награждение победителей пройдет на Международном форуме гражданского участия #МЫВМЕСТЕ в Москве в декабре 2025 года.</text:p>
      <text:p text:style-name="Text_20_body"><text:line-break/></text:p>
      <text:p text:style-name="Text_20_body">Адрес страницы: <text:a xlink:type="simple" xlink:href="http://mosgorpechat.mos.ru/presscenter/news/detail/12976038.html" office:name=""><text:span text:style-name="Definition">http://mosgorpechat.mos.ru/presscenter/news/detail/12976038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9T22:01:43Z</meta:creation-date>
    <dc:date>2025-05-19T22:01:43Z</dc:date>
  </office:meta>
</office:document-meta>
</file>