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афон-финансовой-грамотности"/>Марафон финансовой грамотности<text:bookmark-end text:name="марафон-финансовой-грамотности"/></text:h>
      <text:p text:style-name="First_20_paragraph">05.08.2025</text:p>
      <text:p text:style-name="Text_20_body">С 8 по 24 августа Москва превратится в школу финансовой грамотности – в малом амфитеатре парка «Зарядье» и «Заповедном посольстве» пройдет Марафон финансовой грамотности.</text:p>
      <text:p text:style-name="Text_20_body">Гостей ждут не просто лекции, а увлекательные игры, викторины с призами, кинопоказы и «финансовые девичники», потому что учиться управлять деньгами можно весело! Для юных участников подготовлена специальная программа – финансовая азбука в игровом формате.</text:p>
      <text:p text:style-name="Text_20_body">Москвичей научат уверенно планировать семейный бюджет, разбираться в инвестициях и не бояться налогов. Эксперты простым языком объяснят, как избежать долгов, приумножить сбережения и даже открыть свое дело. Родители узнают секреты финансовой стабильности, подростки – как накопить на мечту, а дети – почему копилка лучше импульсных покупок.</text:p>
      <text:p text:style-name="Text_20_body">В программе предусмотрены также тематические дни. Например, гостей ждут Дни сбережений и инвестиций, долгосрочного планирования, финансовой безопасности, ответственного заимствования и предпринимательства.</text:p>
      <text:p text:style-name="Text_20_body">Марафон финансовой грамотности организует столичный Департамент финансов в рамках форума «Территория будущего. Москва 2030».</text:p>
      <text:p text:style-name="Text_20_body">Подробную информацию можно получить <text:a xlink:type="simple" xlink:href="https://moscow2030.mos.ru/" office:name=""><text:span text:style-name="Definition">на сайте.</text:span></text:a></text:p>
      <text:p text:style-name="Text_20_body">Участие бесплатное.</text:p>
      <text:h text:style-name="Heading_20_4" text:outline-level="4"><text:bookmark-start text:name="адрес-проведения"/>Адрес проведения<text:bookmark-end text:name="адрес-проведения"/></text:h>
      <text:p text:style-name="First_20_paragraph">ул. Варварка, д. 6, стр. 1, парк «Зарядье», малый амфитеатр, «Заповедное посольство»</text:p>
      <text:p text:style-name="Text_20_body"><text:line-break/></text:p>
      <text:p text:style-name="Text_20_body">Адрес страницы: <text:a xlink:type="simple" xlink:href="http://mosgorpechat.mos.ru/presscenter/news/detail/13143042.html" office:name=""><text:span text:style-name="Definition">http://mosgorpechat.mos.ru/presscenter/news/detail/13143042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9:33:42Z</meta:creation-date>
    <dc:date>2025-08-05T19:33:42Z</dc:date>
  </office:meta>
</office:document-meta>
</file>