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влены-аукционы-среди-индивидуальных-предпринимателей-являющихся-инвалидами-и-общественных-организаций-инвалидов-на-право-осуществления-торговой-деятельности-в-нто-печать-вид-киоск."/>Объявлены аукционы среди индивидуальных предпринимателей, являющихся инвалидами, и общественных организаций инвалидов на право осуществления торговой деятельности в НТО «Печать» (вид «Киоск»).<text:bookmark-end text:name="объявлены-аукционы-среди-индивидуальных-предпринимателей-являющихся-инвалидами-и-общественных-организаций-инвалидов-на-право-осуществления-торговой-деятельности-в-нто-печать-вид-киоск."/></text:h>
      <text:p text:style-name="First_20_paragraph">21.02.2017</text:p>
      <text:p text:style-name="Text_20_body">17 и 20 января 2017 года Департаментом города Москвы по конкурентной политике опубликованы на сайте <text:a xlink:type="simple" xlink:href="https://www.roseltorg.ru/" office:name=""><text:span text:style-name="Definition">«Единой электронной торговой площадки»</text:span></text:a> аукционы среди индивидуальных предпринимателей, являющихся инвалидами, и общественных организаций инвалидов на право осуществления торговой деятельности в НТО «Печать» (вид «Киоск») по <text:a xlink:type="simple" xlink:href="http://mosgorpechat.mos.ru/competitions-and-tenders/auctions-for-disabled/announced-auctions/" office:name=""><text:span text:style-name="Definition">48 адресам.</text:span></text:a></text:p>
      <text:p text:style-name="Text_20_body"><text:line-break/></text:p>
      <text:p text:style-name="Text_20_body">Адрес страницы: <text:a xlink:type="simple" xlink:href="http://mosgorpechat.mos.ru/presscenter/news/detail/5026216.html" office:name=""><text:span text:style-name="Definition">http://mosgorpechat.mos.ru/presscenter/news/detail/5026216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1T15:53:58Z</meta:creation-date>
    <dc:date>2023-08-01T15:53:58Z</dc:date>
  </office:meta>
</office:document-meta>
</file>