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ведены-итоги-аукционов-среди-инвалидов-зарегистрированных-в-качестве-индивидуальных-предпринимателей-и-общественных-организаций-инвалидов-на-право-осуществления-торговой-деятельности-в-нто-печать-вид-киоск"/>Подведены итоги аукционов среди инвалидов, зарегистрированных в качестве индивидуальных предпринимателей, и общественных организаций инвалидов на право осуществления торговой деятельности в НТО «Печать» (вид «Киоск»)<text:bookmark-end text:name="подведены-итоги-аукционов-среди-инвалидов-зарегистрированных-в-качестве-индивидуальных-предпринимателей-и-общественных-организаций-инвалидов-на-право-осуществления-торговой-деятельности-в-нто-печать-вид-киоск"/></text:h>
      <text:p text:style-name="First_20_paragraph">22.06.2017</text:p>
      <text:p text:style-name="Text_20_body">16 июня 2017 года Департаментом города Москвы по конкурентной политике подведены итоги аукционов среди инвалидов, зарегистрированных в качестве индивидуальных предпринимателей, и общественных организаций инвалидов на право осуществления торговой деятельности в НТО «Печать» (вид «Киоск»). По итогам аукционов право на осуществление торговой деятельности в киосках печати получили 3 инвалида, зарегистрированные в качестве индивидуальных предпринимателей.</text:p>
      <text:p text:style-name="Text_20_body"><text:line-break/></text:p>
      <text:p text:style-name="Text_20_body">Адрес страницы: <text:a xlink:type="simple" xlink:href="http://mosgorpechat.mos.ru/presscenter/news/detail/6269711.html" office:name=""><text:span text:style-name="Definition">http://mosgorpechat.mos.ru/presscenter/news/detail/6269711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15:52:09Z</meta:creation-date>
    <dc:date>2023-08-01T15:52:09Z</dc:date>
  </office:meta>
</office:document-meta>
</file>